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 Formulário: </text:p>
      <text:p text:style-name="Normal"/>
      <text:p text:style-name="Normal"><text:a xlink:href="https://docs.google.com/forms/d/e/1FAIpQLSdC0OAI1uqvmgrwVUfrwbhrUuj2vltiOm4rr0RQlwpElIPBrA/viewform?usp=publish-editor" office:target-frame-name="_blank" xlink:show="new"><text:span text:style-name="Hipervínculo">https://docs.google.com/forms/d/e/1FAIpQLSdC0OAI1uqvmgrwVUfrwbhrUuj2vltiOm4rr0RQlwpElIPBrA/viewform?usp=publish-editor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tividad valenzuela rodríguez-miñon</meta:initial-creator>
    <dc:creator>natividad valenzuela rodríguez-miñon</dc:creator>
    <meta:creation-date>2025-12-02T11:04:00Z</meta:creation-date>
    <dc:date>2025-12-02T11:25:00Z</dc:date>
    <meta:template xlink:href="Normal" xlink:type="simple"/>
    <meta:editing-cycles>2</meta:editing-cycles>
    <meta:editing-duration>PT1140S</meta:editing-duration>
    <meta:document-statistic meta:page-count="1" meta:paragraph-count="2" meta:word-count="2" meta:character-count="131" meta:row-count="4" meta:non-whitespace-character-count="129"/>
  </office:meta>
</office:document-meta>
</file>